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ableColumn16" style:family="table-column">
      <style:table-column-properties style:column-width="1.2895in"/>
    </style:style>
    <style:style style:name="TableColumn17" style:family="table-column">
      <style:table-column-properties style:column-width="5.4277in"/>
    </style:style>
    <style:style style:name="Table15" style:family="table">
      <style:table-properties style:width="6.7173in" fo:margin-left="0in" table:align="center"/>
    </style:style>
    <style:style style:name="TableRow18" style:family="table-row">
      <style:table-row-properties style:min-row-height="0.7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1.4333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947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2.3583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1.575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size-complex="18pt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<text:s text:c="7"/>115</text:span><text:span text:style-name="T3">年</text:span><text:span text:style-name="T4">暑</text:span><text:span text:style-name="T5">假自主學習計畫成果</text:span></text:p>
      <text:p text:style-name="P6"><text:span text:style-name="T7"><text:s text:c="3"/></text:span><text:span text:style-name="T8">就讀國中：</text:span><text:span text:style-name="T9"><text:s/></text:span><text:span text:style-name="T10">臺北市立關渡國中</text:span><text:span text:style-name="T11"><text:s text:c="8"/></text:span><text:span text:style-name="T12">班級：</text:span><text:span text:style-name="T13"><text:s text:c="9"/></text:span><text:span text:style-name="T14">姓名：</text:span>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學習主題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學習目標</text:p>
            <text:p text:style-name="P26"><text:span text:style-name="T27">（可依照興趣決定目標）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學習內容</text:p>
            <text:p text:style-name="P33">（可包含執行方式及預定進度等等）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執行成果</text:p>
            <text:p text:style-name="P39"><text:span text:style-name="T40">（可包含記錄執行過程、照片或作品等等）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學習心得</text:p>
            <text:p text:style-name="P46"><text:span text:style-name="T47">（可包含收穫、反思、遭遇困難如何解決等等）</text:span></text:p>
          </table:table-cell>
          <table:table-cell table:style-name="TableCell48">
            <text:p text:style-name="P49"/>
          </table:table-cell>
        </table:table-row>
      </table:table>
      <text:p text:style-name="內文"><text:span text:style-name="T50">*</text:span><text:span text:style-name="T51">電子檔將放在關渡國中校網首頁校務公告，同學可以自行下載運用編輯，請完成後將</text:span><text:span text:style-name="T52">115</text:span><text:span text:style-name="T53">年</text:span><text:span text:style-name="T54">暑</text:span><text:span text:style-name="T55">假自主學習計畫成果檔案傳至</text:span><text:span text:style-name="T56">google</text:span><text:span text:style-name="T57">表單</text:span><text:span text:style-name="T58">:</text:span><text:span text:style-name="T59"><text:s/></text:span><text:span text:style-name="T60">https://forms.gle/K1TxPuMPRuujkYg47</text:span><text:span text:style-name="T61">，表單請填上班級</text:span><text:span text:style-name="T62"><text:s/></text:span><text:span text:style-name="T63">座號</text:span><text:span text:style-name="T64"><text:s/></text:span><text:span text:style-name="T65">姓名並上傳成果檔案</text:span><text:span text:style-name="T66">，教務處將擇優敘獎。</text:span><text:span text:style-name="T67">(</text:span><text:span text:style-name="T68">繳交期限</text:span><text:span text:style-name="T69">: 115</text:span><text:span text:style-name="T70">年</text:span><text:span text:style-name="T71">8</text:span><text:span text:style-name="T72">月</text:span><text:span text:style-name="T73">30</text:span><text:span text:style-name="T74">日止，本表格不足可以自行增列，繳交紙本者請於開學後交給各班導師。</text:span><text:span text:style-name="T75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淑君</meta:initial-creator>
    <dc:creator>User</dc:creator>
    <meta:creation-date>2026-06-26T02:31:00Z</meta:creation-date>
    <dc:date>2026-06-26T02:40:00Z</dc:date>
    <meta:print-date>2023-05-03T12:06:00Z</meta:print-date>
    <meta:template xlink:href="Normal" xlink:type="simple"/>
    <meta:editing-cycles>3</meta:editing-cycles>
    <meta:editing-duration>PT600S</meta:editing-duration>
    <meta:document-statistic meta:page-count="1" meta:paragraph-count="1" meta:word-count="52" meta:character-count="349" meta:row-count="2" meta:non-whitespace-character-count="298"/>
  </office:meta>
</office:document-meta>
</file>